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835cf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 fo:background-color="transparent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ee85" fo:background-color="transparen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835cf" fo:background-color="transparen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/>
    </style:style>
    <style:style style:name="P1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c548"/>
    </style:style>
    <style:style style:name="P1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7ee85"/>
    </style:style>
    <style:style style:name="P1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835cf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3" style:family="text">
      <style:text-properties fo:color="#000000" loext:opacity="100%" style:font-name="Times New Roman" fo:language="en" fo:country="US" fo:background-color="transparent" loext:char-shading-value="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fo:language="en" fo:country="US" officeooo:rsid="00188010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fo:language="en" fo:country="US" officeooo:rsid="0020aaec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en" fo:country="US" officeooo:rsid="002a7f8e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9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10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4" style:family="text">
      <style:text-properties fo:color="#000000" loext:opacity="100%" style:font-name="Times New Roman" officeooo:rsid="00252456" fo:background-color="transparent" loext:char-shading-value="0" style:font-size-asian="14pt" style:language-asian="en" style:country-asian="US" style:font-size-complex="14pt"/>
    </style:style>
    <style:style style:name="T15" style:family="text">
      <style:text-properties fo:color="#000000" loext:opacity="100%" style:font-name="Times New Roman" officeooo:rsid="00214d19" fo:background-color="transparent" loext:char-shading-value="0" style:font-size-asian="14pt" style:language-asian="en" style:country-asian="US" style:font-size-complex="14pt"/>
    </style:style>
    <style:style style:name="T16" style:family="text">
      <style:text-properties fo:color="#000000" loext:opacity="100%" style:font-name="Times New Roman" officeooo:rsid="0023adea" fo:background-color="transparent" loext:char-shading-value="0" style:font-size-asian="14pt" style:language-asian="en" style:country-asian="US" style:font-size-complex="14pt"/>
    </style:style>
    <style:style style:name="T17" style:family="text">
      <style:text-properties fo:color="#000000" loext:opacity="100%" style:font-name="Times New Roman" officeooo:rsid="00253d32" fo:background-color="transparent" loext:char-shading-value="0" style:font-size-asian="14pt" style:language-asian="en" style:country-asian="US" style:font-size-complex="14pt"/>
    </style:style>
    <style:style style:name="T18" style:family="text">
      <style:text-properties fo:color="#000000" loext:opacity="100%" style:font-name="Times New Roman" officeooo:rsid="0034b28c" style:font-size-asian="14pt" style:language-asian="en" style:country-asian="US" style:font-size-complex="14pt"/>
    </style:style>
    <style:style style:name="T19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20" style:family="text">
      <style:text-properties fo:color="#000000" loext:opacity="100%" style:font-name="Times New Roman" fo:language="ru" fo:country="RU" officeooo:rsid="00188010" fo:background-color="transparent" loext:char-shading-value="0" style:font-size-asian="14pt" style:language-asian="en" style:country-asian="US" style:font-size-complex="14pt"/>
    </style:style>
    <style:style style:name="T21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22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  <style:style style:name="T23" style:family="text">
      <style:text-properties fo:color="#000000" loext:opacity="100%" style:font-name="Times New Roman" fo:language="ru" fo:country="RU" officeooo:rsid="0038e4aa" fo:background-color="transparent" loext:char-shading-value="0" style:font-size-asian="14pt" style:language-asian="en" style:country-asian="US" style:font-size-complex="14pt"/>
    </style:style>
    <style:style style:name="T24" style:family="text">
      <style:text-properties fo:color="#000000" loext:opacity="100%" style:font-name="Times New Roman" fo:language="ru" fo:country="RU" officeooo:rsid="0023adea" fo:background-color="transparent" loext:char-shading-value="0" style:font-size-asian="14pt" style:language-asian="en" style:country-asian="US" style:font-size-complex="14pt"/>
    </style:style>
    <style:style style:name="T25" style:family="text">
      <style:text-properties fo:color="#000000" loext:opacity="100%" style:font-name="Times New Roman" fo:language="ru" fo:country="RU" officeooo:rsid="00253d32" fo:background-color="transparent" loext:char-shading-value="0" style:font-size-asian="14pt" style:language-asian="en" style:country-asian="US" style:font-size-complex="14pt"/>
    </style:style>
    <style:style style:name="T26" style:family="text">
      <style:text-properties fo:color="#000000" loext:opacity="100%" style:font-name="Times New Roman" fo:language="ru" fo:country="RU" officeooo:rsid="0020aaec" fo:background-color="transparent" loext:char-shading-value="0" style:font-size-asian="14pt" style:language-asian="en" style:country-asian="US" style:font-size-complex="14pt"/>
    </style:style>
    <style:style style:name="T27" style:family="text">
      <style:text-properties fo:color="#000000" loext:opacity="100%" style:font-name="Times New Roman" fo:language="ru" fo:country="RU" officeooo:rsid="00393454" fo:background-color="transparent" loext:char-shading-value="0" style:font-size-asian="14pt" style:language-asian="en" style:country-asian="US" style:font-size-complex="14pt"/>
    </style:style>
    <style:style style:name="T28" style:family="text">
      <style:text-properties fo:color="#000000" loext:opacity="100%" style:font-name="Times New Roman" fo:language="ru" fo:country="RU" officeooo:rsid="002c24ae" fo:background-color="transparent" loext:char-shading-value="0" style:font-size-asian="14pt" style:language-asian="en" style:country-asian="US" style:font-size-complex="14pt"/>
    </style:style>
    <style:style style:name="T29" style:family="text">
      <style:text-properties fo:color="#000000" loext:opacity="100%" style:font-name="Times New Roman" fo:language="ru" fo:country="RU" officeooo:rsid="002ccdb3" fo:background-color="transparent" loext:char-shading-value="0" style:font-size-asian="14pt" style:language-asian="en" style:country-asian="US" style:font-size-complex="14pt"/>
    </style:style>
    <style:style style:name="T30" style:family="text">
      <style:text-properties fo:color="#000000" loext:opacity="100%" fo:background-color="transparent" loext:char-shading-value="0"/>
    </style:style>
    <style:style style:name="T31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32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3" style:family="text">
      <style:text-properties fo:color="#000000" loext:opacity="100%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34" style:family="text">
      <style:text-properties fo:color="#000000" loext:opacity="100%" fo:language="ru" fo:country="RU" officeooo:rsid="001ca57b" style:font-size-asian="14pt" style:language-asian="en" style:country-asian="US" style:font-size-complex="14pt"/>
    </style:style>
    <style:style style:name="T35" style:family="text">
      <style:text-properties fo:color="#000000" loext:opacity="100%" fo:language="en" fo:country="US" officeooo:rsid="001ca57b" style:font-size-asian="14pt" style:language-asian="en" style:country-asian="US" style:font-size-complex="14pt"/>
    </style:style>
    <style:style style:name="T36" style:family="text">
      <style:text-properties fo:color="#000000" loext:opacity="100%" officeooo:rsid="001ca57b" style:font-size-asian="14pt" style:language-asian="en" style:country-asian="US" style:font-size-complex="14pt"/>
    </style:style>
    <style:style style:name="T37" style:family="text">
      <style:text-properties officeooo:rsid="001c0d4c"/>
    </style:style>
    <style:style style:name="T38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39" style:family="text">
      <style:text-properties fo:font-weight="normal" style:font-name-asian="Times New Roman" style:language-asian="ru" style:country-asian="RU" style:font-weight-asian="normal" style:font-weight-complex="normal"/>
    </style:style>
    <style:style style:name="T40" style:family="text">
      <style:text-properties fo:background-color="transparent" loext:char-shading-value="0"/>
    </style:style>
    <style:style style:name="T41" style:family="text">
      <style:text-properties fo:language="en" fo:country="US"/>
    </style:style>
    <style:style style:name="T42" style:family="text">
      <style:text-properties fo:language="en" fo:country="US" officeooo:rsid="001c0d4c"/>
    </style:style>
    <style:style style:name="T43" style:family="text">
      <style:text-properties fo:language="en" fo:country="US" officeooo:rsid="002201a7"/>
    </style:style>
    <style:style style:name="T44" style:family="text">
      <style:text-properties fo:language="ru" fo:country="RU"/>
    </style:style>
    <style:style style:name="T45" style:family="text">
      <style:text-properties fo:language="ru" fo:country="RU" officeooo:rsid="001c0d4c"/>
    </style:style>
    <style:style style:name="T46" style:family="text">
      <style:text-properties fo:language="ru" fo:country="RU" officeooo:rsid="002201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4">Основание: Распоряжение контрольно-счетной палаты муниципального образования Курганинский район <text:span text:style-name="T42">2</text:span><text:span text:style-name="T43">6</text:span><text:span text:style-name="T41">.</text:span><text:span text:style-name="T42">1</text:span><text:span text:style-name="T41">2.2025</text:span> года № <text:span text:style-name="T43">106</text:span>-РО. </text:p>
      <text:p text:style-name="P14"><text:s text:c="4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30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9">от </text:span><text:span text:style-name="T4">14</text:span><text:span text:style-name="T19"> августа 2024 года № 766 № «Об утверждении муниципальной программы муниципального образования Курганинский район </text:span><text:span text:style-name="T20">«</text:span><text:span text:style-name="T19">Раз</text:span><text:span text:style-name="T21">витие физической культуры </text:span><text:span text:style-name="T28">и спорта</text:span><text:span text:style-name="T19">» на </text:span><text:span text:style-name="T20">на 2025-20</text:span><text:span text:style-name="T19">30</text:span><text:span text:style-name="T20"> годы»</text:span><text:span text:style-name="T12">.</text:span></text:p>
      <text:p text:style-name="P14"><text:span text:style-name="T12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9">от 15 августа 2024 года № 776 № «Об утверждении муниципальной программы муниципального образования Курганинский район «Развитие сети автомобильных дорог муниципального образования Курганинский район» на 2025-2030 годы»</text:span><text:span text:style-name="T12">.</text:span></text:p>
      <text:p text:style-name="P14"><text:span text:style-name="T12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7">о</text:span><text:span text:style-name="T4">т 15 </text:span><text:span text:style-name="T25">а</text:span><text:span text:style-name="T4">вгуста 2024 </text:span><text:span text:style-name="T25">г</text:span><text:span text:style-name="T4">ода № 781 № «</text:span><text:span text:style-name="T25">О</text:span><text:span text:style-name="T4">б </text:span><text:span text:style-name="T25">у</text:span><text:span text:style-name="T4">тверждении </text:span><text:span text:style-name="T25">м</text:span><text:span text:style-name="T4">униципальной </text:span><text:span text:style-name="T25">п</text:span><text:span text:style-name="T4">рограммы </text:span><text:span text:style-name="T25">м</text:span><text:span text:style-name="T4">униципального </text:span><text:span text:style-name="T25">о</text:span><text:span text:style-name="T4">бразования Курганинский </text:span><text:span text:style-name="T25">р</text:span><text:span text:style-name="T4">айон </text:span><text:span text:style-name="T5">«</text:span><text:span text:style-name="T19">Дети</text:span><text:span text:style-name="T4"> </text:span><text:span text:style-name="T19">Кур</text:span><text:span text:style-name="T4">г</text:span><text:span text:style-name="T7">анинского </text:span><text:span text:style-name="T25">р</text:span><text:span text:style-name="T7">айона</text:span><text:span text:style-name="T4">» </text:span><text:span text:style-name="T25">н</text:span><text:span text:style-name="T5">а 2025-20</text:span><text:span text:style-name="T4">30</text:span><text:span text:style-name="T5"> </text:span><text:span text:style-name="T25">г</text:span><text:span text:style-name="T5">оды»</text:span><text:span text:style-name="T12">.</text:span></text:p>
      <text:p text:style-name="P14"><text:span text:style-name="T12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7">о</text:span><text:span text:style-name="T4">т 14 </text:span><text:span text:style-name="T25">а</text:span><text:span text:style-name="T4">вгуста 2024 </text:span><text:span text:style-name="T25">г</text:span><text:span text:style-name="T4">ода № </text:span><text:span text:style-name="T19">774</text:span><text:span text:style-name="T4"> № «</text:span><text:span text:style-name="T25">О</text:span><text:span text:style-name="T4">б </text:span><text:span text:style-name="T25">у</text:span><text:span text:style-name="T4">тверждении </text:span><text:span text:style-name="T25">м</text:span><text:span text:style-name="T4">униципальной </text:span><text:span text:style-name="T25">п</text:span><text:span text:style-name="T4">рограммы </text:span><text:span text:style-name="T25">м</text:span><text:span text:style-name="T4">униципального </text:span><text:span text:style-name="T25">о</text:span><text:span text:style-name="T4">бразования Курганинский </text:span><text:span text:style-name="T25">р</text:span><text:span text:style-name="T4">айон </text:span><text:span text:style-name="T5">«</text:span><text:span text:style-name="T19">Ком</text:span><text:span text:style-name="T21">плексное и устойчивое разв</text:span><text:span text:style-name="T28">итие </text:span><text:span text:style-name="T19">муниципального образования Курганинский район </text:span><text:span text:style-name="T29">в сфере архитектуры</text:span><text:span text:style-name="T4">» </text:span><text:span text:style-name="T25">н</text:span><text:span text:style-name="T5">а 2025-20</text:span><text:span text:style-name="T4">30</text:span><text:span text:style-name="T5"> </text:span><text:span text:style-name="T25">г</text:span><text:span text:style-name="T5">оды»</text:span><text:span text:style-name="T12">.</text:span></text:p>
      <text:p text:style-name="P8"><text:span text:style-name="T12"><text:s text:c="2"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</text:span></text:p>
      <text:p text:style-name="P7"><text:span text:style-name="Основной_20_шрифт_20_абзаца"><text:span text:style-name="T32"><text:s text:c="3"/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20:35.152000000</dc:date>
    <meta:editing-duration>PT17M41S</meta:editing-duration>
    <meta:editing-cycles>28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8" meta:word-count="315" meta:character-count="2889" meta:non-whitespace-character-count="2563"/>
  </office:meta>
</office:document-meta>
</file>